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圓體(P)" svg:font-family="華康中圓體(P)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華康中圓體(P)" style:font-name-asian="華康中圓體(P)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清單段落" style:list-style-name="LFO1" style:family="paragraph">
      <style:paragraph-properties fo:margin-top="0.125in" fo:line-height="0.3472in" fo:margin-left="0.2479in" fo:text-indent="-0.2479in">
        <style:tab-stops/>
      </style:paragraph-properties>
    </style:style>
    <style:style style:name="T3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5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6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7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8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9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10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P11" style:parent-style-name="清單段落" style:list-style-name="LFO1" style:family="paragraph">
      <style:paragraph-properties fo:margin-top="0.125in" fo:line-height="0.3472in" fo:margin-left="0.2479in" fo:text-indent="-0.2479in">
        <style:tab-stops/>
      </style:paragraph-properties>
    </style:style>
    <style:style style:name="T1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13" style:parent-style-name="預設段落字型" style:family="text">
      <style:text-properties style:font-name="華康中圓體(P)" style:font-name-asian="華康中圓體(P)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15" style:parent-style-name="超連結" style:family="text">
      <style:text-properties style:font-name="華康中圓體(P)" style:font-name-asian="華康中圓體(P)" fo:font-size="14pt" style:font-size-asian="14pt" style:font-size-complex="14pt"/>
    </style:style>
    <style:style style:name="T16" style:parent-style-name="超連結" style:family="text">
      <style:text-properties style:font-name="華康中圓體(P)" style:font-name-asian="華康中圓體(P)" fo:font-size="14pt" style:font-size-asian="14pt" style:font-size-complex="14pt"/>
    </style:style>
    <style:style style:name="T17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18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19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0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1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3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5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6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P27" style:parent-style-name="清單段落" style:list-style-name="LFO1" style:family="paragraph">
      <style:paragraph-properties fo:margin-top="0.125in" fo:line-height="0.3472in" fo:margin-left="0.2479in" fo:margin-right="-0.2368in" fo:text-indent="-0.2479in">
        <style:tab-stops/>
      </style:paragraph-properties>
    </style:style>
    <style:style style:name="T28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29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0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1" style:parent-style-name="預設段落字型" style:family="text">
      <style:text-properties style:font-name="華康中圓體(P)" style:font-name-asian="華康中圓體(P)" fo:font-weight="bold" style:font-weight-asian="bold" fo:color="#FF0000" fo:font-size="14pt" style:font-size-asian="14pt" style:font-size-complex="14pt"/>
    </style:style>
    <style:style style:name="T3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3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5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6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7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8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39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0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1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3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5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P46" style:parent-style-name="清單段落" style:list-style-name="LFO1" style:family="paragraph">
      <style:paragraph-properties fo:margin-top="0.125in" fo:line-height="0.3472in" fo:margin-left="0.2479in" fo:margin-right="-0.3347in" fo:text-indent="-0.2479in">
        <style:tab-stops/>
      </style:paragraph-properties>
    </style:style>
    <style:style style:name="T47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48" style:parent-style-name="預設段落字型" style:family="text">
      <style:text-properties style:font-name="華康中圓體(P)" style:font-name-asian="華康中圓體(P)" fo:font-weight="bold" style:font-weight-asian="bold" fo:color="#FF0000" fo:font-size="14pt" style:font-size-asian="14pt" style:font-size-complex="14pt"/>
    </style:style>
    <style:style style:name="T49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50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P51" style:parent-style-name="清單段落" style:list-style-name="LFO1" style:family="paragraph">
      <style:paragraph-properties fo:margin-top="0.125in" fo:line-height="0.3472in" fo:margin-left="0.2479in" fo:margin-right="-0.3347in" fo:text-indent="-0.2479in">
        <style:tab-stops/>
      </style:paragraph-properties>
    </style:style>
    <style:style style:name="T5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53" style:parent-style-name="預設段落字型" style:family="text">
      <style:text-properties style:font-name="華康中圓體(P)" style:font-name-asian="華康中圓體(P)" fo:font-weight="bold" style:font-weight-asian="bold" fo:color="#FF0000" fo:font-size="14pt" style:font-size-asian="14pt" style:font-size-complex="14pt"/>
    </style:style>
    <style:style style:name="T54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55" style:parent-style-name="預設段落字型" style:family="text">
      <style:text-properties style:font-name="華康中圓體(P)" style:font-name-asian="華康中圓體(P)" fo:font-weight="bold" style:font-weight-asian="bold" fo:color="#FF0000" fo:font-size="14pt" style:font-size-asian="14pt" style:font-size-complex="14pt"/>
    </style:style>
    <style:style style:name="T56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57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P58" style:parent-style-name="清單段落" style:list-style-name="LFO1" style:family="paragraph">
      <style:paragraph-properties fo:margin-top="0.125in" fo:line-height="0.3472in" fo:margin-left="0.2479in" fo:margin-right="-0.3347in" fo:text-indent="-0.2479in">
        <style:tab-stops/>
      </style:paragraph-properties>
      <style:text-properties style:font-name="華康中圓體(P)" style:font-name-asian="華康中圓體(P)" fo:font-size="14pt" style:font-size-asian="14pt" style:font-size-complex="14pt"/>
    </style:style>
    <style:style style:name="P59" style:parent-style-name="清單段落" style:list-style-name="LFO1" style:family="paragraph">
      <style:paragraph-properties fo:margin-top="0.125in" fo:line-height="0.3472in" fo:margin-left="0.2479in" fo:margin-right="-0.3347in" fo:text-indent="-0.2479in">
        <style:tab-stops/>
      </style:paragraph-properties>
      <style:text-properties style:font-name="華康中圓體(P)" style:font-name-asian="華康中圓體(P)" fo:font-size="14pt" style:font-size-asian="14pt" style:font-size-complex="14pt"/>
    </style:style>
    <style:style style:name="P60" style:parent-style-name="清單段落" style:list-style-name="LFO1" style:family="paragraph">
      <style:paragraph-properties fo:margin-top="0.125in" fo:line-height="0.3472in" fo:margin-left="0.2479in" fo:margin-right="-0.3347in" fo:text-indent="-0.2479in">
        <style:tab-stops/>
      </style:paragraph-properties>
    </style:style>
    <style:style style:name="T61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62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  <style:style style:name="T63" style:parent-style-name="預設段落字型" style:family="text">
      <style:text-properties style:font-name="華康中圓體(P)" style:font-name-asian="華康中圓體(P)" fo:font-size="14pt" style:font-size-asian="14pt" style:font-size-complex="14pt"/>
    </style:style>
  </office:automatic-styles>
  <office:body>
    <office:text text:use-soft-page-breaks="true">
      <text:p text:style-name="P1">借用場地流程</text:p>
      <text:list text:style-name="LFO1" text:continue-numbering="true">
        <text:list-item>
          <text:p text:style-name="P2"><text:span text:style-name="T3">先來電確認</text:span><text:span text:style-name="T4">--</text:span><text:span text:style-name="T5">欲借用的時段</text:span><text:span text:style-name="T6">--</text:span><text:span text:style-name="T7">是否有空（電話</text:span><text:span text:style-name="T8"><text:s/></text:span><text:span text:style-name="T9">02-33668041</text:span><text:span text:style-name="T10">）</text:span></text:p>
        </text:list-item>
        <text:list-item>
          <text:p text:style-name="P11"><text:span text:style-name="T12">填寫『場地借用申請書』，</text:span><text:span text:style-name="T13">各欄位請確實填寫及繳交相關附件，並詳閱借用注意事項</text:span><text:span text:style-name="T14">，經主管核章後，</text:span><text:a xlink:href="mailto:掃描檔寄到phc@ntu.edu.tw" office:target-frame-name="_top" xlink:show="replace"><text:span text:style-name="T15">掃描檔寄到</text:span><text:span text:style-name="T16">phc@ntu.edu.tw</text:span></text:a><text:span text:style-name="T17"><text:s/></text:span><text:span text:style-name="T18">，主旨：</text:span><text:span text:style-name="T19">XXXX</text:span><text:span text:style-name="T20">單位</text:span><text:span text:style-name="T21">X</text:span><text:span text:style-name="T22">月</text:span><text:span text:style-name="T23">X</text:span><text:span text:style-name="T24">日借用</text:span><text:span text:style-name="T25">XXX</text:span><text:span text:style-name="T26">場地。</text:span></text:p>
        </text:list-item>
        <text:list-item>
          <text:p text:style-name="P27"><text:span text:style-name="T28">請於使用二週前完成繳費。</text:span><text:span text:style-name="T29"><text:line-break/></text:span><text:span text:style-name="T30">需繳交</text:span><text:span text:style-name="T31">全額</text:span><text:span text:style-name="T32">借用場地費，繳款方式：</text:span><text:span text:style-name="T33"><text:line-break/></text:span><text:span text:style-name="T34">(1)<text:s/></text:span><text:span text:style-name="T35">匯款，請匯入銀行：華南銀行台北南門分行</text:span><text:span text:style-name="T36"><text:line-break/></text:span><text:span text:style-name="T37"><text:s text:c="22"/></text:span><text:span text:style-name="T38">戶名：國立台灣大學－醫學院４０６專戶</text:span><text:span text:style-name="T39"><text:line-break/></text:span><text:span text:style-name="T40"><text:s text:c="22"/></text:span><text:span text:style-name="T41">帳號：</text:span><text:span text:style-name="T42">117360000011</text:span><text:span text:style-name="T43"><text:line-break/></text:span><text:span text:style-name="T44">(2)<text:s/></text:span><text:span text:style-name="T45">若要開支票，支票抬頭：開立『國立臺灣大學醫學院』，並註明禁止背書。</text:span></text:p>
        </text:list-item>
        <text:list-item>
          <text:p text:style-name="P46"><text:span text:style-name="T47">場地布置及撤場時間</text:span><text:span text:style-name="T48">合計</text:span><text:span text:style-name="T49">1</text:span><text:span text:style-name="T50">小時免費；超過時間，則以借用場地金額，以小時加計收費。</text:span></text:p>
        </text:list-item>
        <text:list-item>
          <text:p text:style-name="P51"><text:span text:style-name="T52">本院進出人員管制，所有借用場地單位，需在借用日</text:span><text:span text:style-name="T53">前</text:span><text:span text:style-name="T54">交名冊給本院駐警室備查。借用</text:span><text:span text:style-name="T55">當天</text:span><text:span text:style-name="T56">，需在本院門口設置報到處，確認與會者身份後，在其身上貼上明顯標記，始得進出本院</text:span><text:span text:style-name="T57">大門。</text:span></text:p>
        </text:list-item>
        <text:list-item>
          <text:p text:style-name="P58">請勿在任何牆壁上張貼海報，若有需求，請借用海報架。</text:p>
        </text:list-item>
        <text:list-item>
          <text:p text:style-name="P59">若借用單位有任何需要在本院電腦或資訊講桌灌入任何軟體，需先與本院場地管理人（02-33668041）溝通聯繫。</text:p>
        </text:list-item>
        <text:list-item>
          <text:p text:style-name="P60"><text:span text:style-name="T61">器材物品使用請洽當日之收發室講堂管理員（</text:span><text:span text:style-name="T62">02-33668110</text:span><text:span text:style-name="T63">）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圓體(P)" svg:font-family="華康中圓體(P)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heiru</meta:initial-creator>
    <dc:creator>蕭伯璋</dc:creator>
    <meta:creation-date>2025-04-24T06:18:00Z</meta:creation-date>
    <dc:date>2026-07-16T03:58:00Z</dc:date>
    <meta:template xlink:href="Normal.dotm" xlink:type="simple"/>
    <meta:editing-cycles>5</meta:editing-cycles>
    <meta:editing-duration>PT60S</meta:editing-duration>
    <meta:document-statistic meta:page-count="1" meta:paragraph-count="1" meta:word-count="87" meta:character-count="583" meta:row-count="4" meta:non-whitespace-character-count="497"/>
  </office:meta>
</office:document-meta>
</file>